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onsole"/><text:bookmark-start text:name="__RefHeading___funcion-nfl_console_1"/><text:bookmark-start text:name="funcion-nfl_console"/>Función nfl_Console<text:bookmark-end text:name="__RefHeading___funcion-nfl_console_1"/><text:bookmark-end text:name="funcion-nfl_console"/></text:h>
      <text:p text:style-name="Preformatted_20_Text">nfl_Console( ... )</text:p>
      <text:p text:style-name="Text_20_body">Realiza una llamada a Application:Console para enviar un mensaje a </text:p>
      <text:p text:style-name="Text_20_body">Podemos pasarle como parámetros cualquier tipo de dato inlcuidos array y hash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onsole</dc:title>
  </office:meta>
</office:document-meta>
</file>