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puticon"/><text:bookmark-start text:name="__RefHeading___funcion-nfl_puticon_1"/><text:bookmark-start text:name="funcion-nfl_puticon"/>Función nfl_PutIcon<text:bookmark-end text:name="__RefHeading___funcion-nfl_puticon_1"/><text:bookmark-end text:name="funcion-nfl_puticon"/></text:h>
      <text:p text:style-name="Preformatted_20_Text">nfl_PutIcon( cIcon, lPrefix,<text:s text:c="2"/>cIconAlign, cIconSize, cIconWidth, nIconRotate, lDisabled, cClrIcon, cCssExtra, cClassExtra, lScapeQuote, cId, cType ) -&gt; cHTML</text:p>
      <text:p text:style-name="Text_20_body">Esta función nos genera el código HTML necesario para incluir un Icono en nuestra página, es muy útil para cuando queremos añadir un icono en medio de un texto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Icon  </text:p>
          </table:table-cell>
          <table:table-cell office:value-type="string" table:style-name="tablecell">
            <text:p text:style-name="tablealignleft"> Denominación del Icono según <text:a xlink:type="simple" xlink:href="https://fonts.google.com/icons/" text:style-name="Internet_20_link" text:visited-style-name="Visited_20_Internet_20_Link">Materialize</text:a>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lPrefix  </text:p>
          </table:table-cell>
          <table:table-cell office:value-type="string" table:style-name="tablecell">
            <text:p text:style-name="tablealignleft"> El icono precede a otro control y utiliza la clase 'prefix' de Materializecss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IconAlign  </text:p>
          </table:table-cell>
          <table:table-cell office:value-type="string" table:style-name="tablecell">
            <text:p text:style-name="tablealignleft"> <text:a xlink:type="simple" xlink:href="https://nefele.dev/wiki/nefele/constantes#alineaciones" text:style-name="Internet_20_link" text:visited-style-name="Visited_20_Internet_20_Link">Alineación horizontal</text:a>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IconSize  </text:p>
          </table:table-cell>
          <table:table-cell office:value-type="string" table:style-name="tablecell">
            <text:p text:style-name="tablealignleft"> <text:a xlink:type="simple" xlink:href="https://nefele.dev/wiki/nefele/constantes#csize-para-wfloatingbtn-y-wicon" text:style-name="Internet_20_link" text:visited-style-name="Visited_20_Internet_20_Link">Tamaño del Icono según Materializecss</text:a>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IconWidth  </text:p>
          </table:table-cell>
          <table:table-cell office:value-type="string" table:style-name="tablecell">
            <text:p text:style-name="tablealignleft"> Espacio que utiliza en su contenedor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nIconRotate  </text:p>
          </table:table-cell>
          <table:table-cell office:value-type="string" table:style-name="tablecell">
            <text:p text:style-name="tablealignleft"> Angulo de Rotación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lDisabled  </text:p>
          </table:table-cell>
          <table:table-cell office:value-type="string" table:style-name="tablecell">
            <text:p text:style-name="tablealignleft"> Permite presentar el Icono como deshabilitado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propiedades/cclricon" text:style-name="Internet_20_link" text:visited-style-name="Visited_20_Internet_20_Link">cClrIcon</text:a>  </text:p>
          </table:table-cell>
          <table:table-cell office:value-type="string" table:style-name="tablecell">
            <text:p text:style-name="tablealignleft"> Color del Icono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CSSExtra  </text:p>
          </table:table-cell>
          <table:table-cell office:value-type="string" table:style-name="tablecell">
            <text:p text:style-name="tablealignleft"> Instrucciones CSS a añadir al control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ClassExtra  </text:p>
          </table:table-cell>
          <table:table-cell office:value-type="string" table:style-name="tablecell">
            <text:p text:style-name="tablealignleft"> Clase CSS a añadir a la del control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ScapeQuote  </text:p>
          </table:table-cell>
          <table:table-cell office:value-type="string" table:style-name="tablecell">
            <text:p text:style-name="tablealignleft"> escapa las comillas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propiedades/cid" text:style-name="Internet_20_link" text:visited-style-name="Visited_20_Internet_20_Link">cId</text:a>  </text:p>
          </table:table-cell>
          <table:table-cell office:value-type="string" table:style-name="tablecell">
            <text:p text:style-name="tablealignleft"> Identificador único del control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Type  </text:p>
          </table:table-cell>
          <table:table-cell office:value-type="string" table:style-name="tablecell">
            <text:p text:style-name="tablealignleft"> <text:a xlink:type="simple" xlink:href="https://nefele.dev/wiki/nefele/constantes#ctype-para-wicon" text:style-name="Internet_20_link" text:visited-style-name="Visited_20_Internet_20_Link">Tipo de presentación de Icono</text:a> </text:p>
          </table:table-cell>
          <table:table-cell office:value-type="string" table:style-name="tablecell">
            <text:p text:style-name="tablealignright">  0.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puticon</dc:title>
  </office:meta>
</office:document-meta>
</file>