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showss"/><text:bookmark-start text:name="__RefHeading___funcion-nfl_showss_1"/><text:bookmark-start text:name="funcion-nfl_showss"/>Función nfl_ShowSS<text:bookmark-end text:name="__RefHeading___funcion-nfl_showss_1"/><text:bookmark-end text:name="funcion-nfl_showss"/></text:h>
      <text:p text:style-name="Preformatted_20_Text">nfl_ShowSS( cColor ) --&gt; cJS</text:p>
      <text:p text:style-name="Text_20_body">Nos devuelve el código JavaScript necesario para presentar el control Shadow Sheet de la página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Color     </text:p>
          </table:table-cell>
          <table:table-cell office:value-type="string" table:style-name="tablecell">
            <text:p text:style-name="tablealignleft"> Color de fondo del Shadow Sheet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showss</dc:title>
  </office:meta>
</office:document-meta>
</file>