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fele:iniciar"/><text:bookmark-start text:name="__RefHeading___iniciar-una-aplicacion-nefele_1"/><text:bookmark-start text:name="iniciar-una-aplicacion-nefele"/>Iniciar una Aplicación Néfele<text:bookmark-end text:name="__RefHeading___iniciar-una-aplicacion-nefele_1"/><text:bookmark-end text:name="iniciar-una-aplicacion-nefele"/></text:h>
      <text:p text:style-name="Text_20_body">Actualmente Néfele funciona sobre <text:a xlink:type="simple" xlink:href="https://www.xailer.com/?productos" text:style-name="Internet_20_link" text:visited-style-name="Visited_20_Internet_20_Link">Xailer</text:a> así que si no disponemos de el habrá que descargarlo e instalarlo, siga las instrucciones de la página de <text:a xlink:type="simple" xlink:href="https://www.xailer.com/?productos" text:style-name="Internet_20_link" text:visited-style-name="Visited_20_Internet_20_Link">Xailer</text:a> para descargar y registrar la versión Personal que es gratuita.</text:p>
      <text:p text:style-name="Text_20_body">Lo siguiente que necesitaremos es Apache, en nuestro blog dispone de una <text:a xlink:type="simple" xlink:href="https://nefele.dev/bog/instalar-apache-en-windows-bien-explicado/" text:style-name="Internet_20_link" text:visited-style-name="Visited_20_Internet_20_Link">tutorial</text:a> muy completo para realizar esta tare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efele:iniciar</dc:title>
  </office:meta>
</office:document-meta>
</file>