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7bea972d302eecbb550e4e174c618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ed1c24" fo:font-style="normal" fo:font-size="10.5pt" fo:font-family="Garamond" fo:border="0pt none"/>
    </style:style>
    <style:style style:name="PluginODTAutoStyle_Text_2" style:family="text">
      <style:text-properties fo:color="#22b14c" fo:font-style="normal" fo:font-size="10.5pt" fo:font-family="Garamond" fo:border="0pt none"/>
    </style:style>
    <style:style style:name="PluginODTAutoStyle_Text_3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tilidades:nefeleconsole"/>﻿</text:p>
      <text:h text:style-name="Heading_20_1" text:outline-level="1"><text:bookmark-start text:name="__RefHeading___nefele-console_1"/><text:bookmark-start text:name="nefele-console"/>Néfele Console<text:bookmark-end text:name="__RefHeading___nefele-console_1"/><text:bookmark-end text:name="nefele-console"/></text:h>
      <text:p text:style-name="Text_20_body">Una de las herramientas que todo programador agradece, es tener una consola para poder consultar el valor de las variables y mostrar mensajes, al estilo del MsgInfo() de Harbour o LogDebug() de Xailer.</text:p>
      <text:p text:style-name="Text_20_body">Pero ésto se torna muy complicado en programación Web ya que nuestro CGI corriendo sobre Apache jamás mostrará nada en la pantalla salvo el Html resultante en un navegador y por lo tanto si tenemos un error no sabremos que es lo que está fallando y usar la consola del navegador es algo complejo y no rápido.</text:p>
      <text:p text:style-name="Text_20_body">Una de las primeras cosas que hicimos en Néfele fue mostrar al menos los errores de Harbour en el navegador (compilando en <text:a xlink:type="simple" xlink:href="https://nefele.dev/wiki/tecnicas/debugger" text:style-name="Internet_20_link" text:visited-style-name="Visited_20_Internet_20_Link">modo Debug</text:a> y no para el cliente final) ya que al menos sabremos que ha fallado, pero otro problema es saber por qué ha fallado.</text:p>
      <text:p text:style-name="Text_20_body"><text:span text:style-name="Strong_20_Emphasis">Néfele Console</text:span> es una utilidad externa que distribuimos en un ejecutable y que podemos poner en marcha sin instalación ninguna. A partir de ese momento (compilando en <text:a xlink:type="simple" xlink:href="https://nefele.dev/wiki/tecnicas/debugger" text:style-name="Internet_20_link" text:visited-style-name="Visited_20_Internet_20_Link">modo Debug</text:a>) recibe y muestra en una pantalla modal on top, aquellos mensajes que enviemos desde nuestro código fuente y también los errores que se puedan producir. Si no arrancamos la consola simplemente no aparecen en ninguna parte.</text:p>
      <text:p text:style-name="Text_20_body">Su aspecto es éste:</text:p>
      <text:p text:style-name="Text_20_body"><draw:frame draw:style-name="mediacenter" draw:name="0" text:anchor-type="paragraph" draw:z-index="0" svg:width="8.7047916666667cm" svg:height="6.8527083333333cm"><draw:image xlink:href="Pictures/b67bea972d302eecbb550e4e174c618a.jpg" xlink:type="simple" xlink:show="embed" xlink:actuate="onLoad"/></draw:frame></text:p>
      <text:p text:style-name="Text_20_body">Como se puede ver podemos mostrar en ella lo que queramos e incluso colorearlo. Su funcionamiento es el siguiente.
Simplemente se ha de llamar a <text:a xlink:type="simple" xlink:href="https://nefele.dev/wiki/ocgi/console" text:style-name="Internet_20_link" text:visited-style-name="Visited_20_Internet_20_Link">oCgi:Console</text:a>(“Con lo que queramos enviar”)</text:p>
      <text:p text:style-name="Text_20_body">Lo que se envía puede ser un texto, número, fecha, etc...
﻿</text:p>
      <text:h text:style-name="Heading_20_2" text:outline-level="2"><text:bookmark-start text:name="__RefHeading___ejemplos_2"/><text:bookmark-start text:name="ejemplos"/>Ejemplos ﻿<text:bookmark-end text:name="__RefHeading___ejemplos_2"/><text:bookmark-end text:name="ejemplos"/></text:h>
      <text:p text:style-name="Text_20_body">Si se desea formatear la sintaxis se pueden usar los siguientes códigos dentro del texto enviado, como en el primero de los ejemplos:</text:p>
      <text:p text:style-name="Text_20_body">&lt;b&gt;<text:span text:style-name="Strong_20_Emphasis">Bold</text:span>&lt;/b&gt;</text:p>
      <text:p text:style-name="Text_20_body">&lt;i&gt;<text:span text:style-name="Emphasis">Italic</text:span>&lt;/i&gt;</text:p>
      <text:p text:style-name="Text_20_body">&lt;u&gt;<text:span text:style-name="underline">Underlined</text:span>&lt;/u&gt;</text:p>
      <text:p text:style-name="Text_20_body">&lt;black&gt;Black color&lt;/black&gt;</text:p>
      <text:p text:style-name="Text_20_body">&lt;red&gt;<text:span text:style-name="PluginODTAutoStyle_Text_1">Red color</text:span>&lt;/red&gt;</text:p>
      <text:p text:style-name="Text_20_body">&lt;green&gt;<text:span text:style-name="PluginODTAutoStyle_Text_2">Green color</text:span>&lt;/green&gt;</text:p>
      <text:p text:style-name="Text_20_body">&lt;blue&gt;<text:span text:style-name="PluginODTAutoStyle_Text_3">Blue color</text:span>&lt;/blue&gt;</text:p>
      <text:p text:style-name="Text_20_body">Los botones de la barra superior sirven para reducir/ampliar la consola, minimizarla, mostrar/ocultar una pequeña ayuda, limpiar su contenido o cerrar la consol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ed1c24" fo:font-style="normal" fo:font-size="10.5pt" fo:font-family="Garamond" fo:border="0pt none"/>
    </style:style>
    <style:style style:name="PluginODTAutoStyle_Text_2" style:family="text">
      <style:text-properties fo:color="#22b14c" fo:font-style="normal" fo:font-size="10.5pt" fo:font-family="Garamond" fo:border="0pt none"/>
    </style:style>
    <style:style style:name="PluginODTAutoStyle_Text_3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tilidades:nefeleconsole</dc:title>
  </office:meta>
</office:document-meta>
</file>