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e85f515fcac135fabcf40cf6904be0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tilidades:nefelewizard"/>﻿</text:p>
      <text:h text:style-name="Heading_20_1" text:outline-level="1"><text:bookmark-start text:name="__RefHeading___nefele-wizard_1"/><text:bookmark-start text:name="nefele-wizard"/>Néfele Wizard ﻿<text:bookmark-end text:name="__RefHeading___nefele-wizard_1"/><text:bookmark-end text:name="nefele-wizard"/></text:h>
      <text:p text:style-name="Text_20_body">Todos los comienzos son difíciles pero vamos a echarte una mano.</text:p>
      <text:p text:style-name="Text_20_body">Si acabas de llegar a Néfele pero al menos conoces algo de Xailer y tienes al menos la versión Xailer Personal que es gratuita, empezar tu primera aplicación con Néfele te costará 5 minutos y las siguientes menos de 1.</text:p>
      <text:p text:style-name="Text_20_body"><draw:frame draw:style-name="media" draw:name="0" text:anchor-type="as-char" draw:z-index="0" svg:width="10.583333333333cm" svg:height="8.0336201402167cm"><draw:image xlink:href="Pictures/be85f515fcac135fabcf40cf6904be07.jpg" xlink:type="simple" xlink:show="embed" xlink:actuate="onLoad"/></draw:frame></text:p>
      <text:p text:style-name="Text_20_body">Este <text:span text:style-name="Strong_20_Emphasis">Wizard</text:span> que distribuimos en un ejecutable <text:span text:style-name="Strong_20_Emphasis">NefeleWizard.Exe</text:span> simplemente se ejecuta y se encarga de todo.</text:p>
      <text:p text:style-name="Text_20_body">1. Verifica si el servidor Apache está instalado en tu Windows, si no lo está te lleva a la página web de Descarga para que lo descargues y lo instales. Cuando está instalado lo configura y pone en marcha el servicio.</text:p>
      <text:p text:style-name="Text_20_body">2. Genera unos atajos en el IDE de Xailer para después trabajar mucho más rápido con Néfele.</text:p>
      <text:p text:style-name="Text_20_body">3. Pide un tipo de BBDD a utilizar a elegir entre DBase, SQLite o Mysql/MariaDB para montar el AddOn correspondiente</text:p>
      <text:p text:style-name="Text_20_body">4. Pulsando sobre el botón  Generar nuevo proyecto Néfele nos solicitará una carpeta a crear en el disco (p.e. Prueba) y con la carpeta creada y seleccionada pulsamos Aceptar para que se cree un proyecto base de una app Web y sea presentado en pantalla para compilarlo pulsando F9  y entrar en un navegador (preferentemente Chrome) y teclear en la barra de direcciones localhost/prueba  y aparecerá nuestra app Web andando.</text:p>
      <text:p text:style-name="Text_20_body">A partir de aquí se puede quitar y añadir lo que se necesite y seguir compilando F9 y refrescando el browser F5 para ver el resultado al momento y funciona. Así verás el código fuente necesario para saber como se crea lo básico: imágenes, textos, botones, ejecución de código al pulsar un botón, et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tilidades:nefelewizard</dc:title>
  </office:meta>
</office:document-meta>
</file>